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a82cb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0a82cb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0b623c" officeooo:paragraph-rsid="000a82cb" fo:background-color="transparent" style:font-size-asian="14pt" style:language-asian="en" style:country-asian="US" style:font-name-complex="Times New Roman" style:font-size-complex="14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officeooo:rsid="00188010" style:font-size-asian="14pt" style:language-asian="en" style:country-asian="US" style:font-size-complex="14pt"/>
    </style:style>
    <style:style style:name="T3" style:family="text">
      <style:text-properties fo:color="#000000" loext:opacity="100%" style:font-name="Times New Roman" officeooo:rsid="001ca57b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fo:language="ru" fo:country="RU" officeooo:rsid="001ca57b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fo:language="ru" fo:country="RU" officeooo:rsid="002b2cb2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fo:language="ru" fo:country="RU" officeooo:rsid="002c24ae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fo:language="ru" fo:country="RU" officeooo:rsid="002ccdb3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language="en" fo:country="US" officeooo:rsid="001ca57b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1">Основание: Распоряжение контрольно-счетной палаты муниципального образования Курганинский район 28.20.2025 года № 83-РО.</text:p>
      <text:p text:style-name="P1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1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3">от </text:span><text:span text:style-name="T8">14</text:span><text:span text:style-name="T3"> августа 2024 года № </text:span><text:span text:style-name="T4">774</text:span><text:span text:style-name="T3"> № «Об утверждении муниципальной программы муниципального образования Курганинский район </text:span><text:span text:style-name="T2">«</text:span><text:span text:style-name="T4">Ком</text:span><text:span text:style-name="T5">плексное и устойчивое разв</text:span><text:span text:style-name="T6">итие </text:span><text:span text:style-name="T4">муниципального образования Курганинский район </text:span><text:span text:style-name="T7">в сфере архитектуры</text:span><text:span text:style-name="T3">» на </text:span><text:span text:style-name="T2">на 2025-20</text:span><text:span text:style-name="T3">30</text:span><text:span text:style-name="T2"> годы»</text:span><text:span text:style-name="T1">.</text:span></text:p>
      <text:p text:style-name="P1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3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15:48.737000000</dc:date>
    <meta:editing-duration>PT4M23S</meta:editing-duration>
    <meta:editing-cycles>9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34" meta:character-count="1257" meta:non-whitespace-character-count="1127"/>
  </office:meta>
</office:document-meta>
</file>